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acc0cdb9194deb70bc5c5ca1292fc8.jpg"/>
  <manifest:file-entry manifest:media-type="image/jpeg" manifest:full-path="Pictures/72e54fad69dab31333ac6079e9fa0a80.jpg"/>
  <manifest:file-entry manifest:media-type="image/jpeg" manifest:full-path="Pictures/c16ddfc4103d375476cc3a9e429ce044.jpg"/>
  <manifest:file-entry manifest:media-type="image/jpeg" manifest:full-path="Pictures/c086e84f16594f47b7a255f28b4afe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imat"/><text:bookmark-start text:name="__RefHeading___animation_1"/><text:bookmark-start text:name="animation"/>Animation<text:bookmark-end text:name="__RefHeading___animation_1"/><text:bookmark-end text:name="animation"/></text:h>
      <text:p text:style-name="Horizontal_20_Line"/>
      <text:p text:style-name="Text_20_body"><draw:frame draw:style-name="mediacenter" draw:name="0" text:anchor-type="paragraph" draw:z-index="0" svg:width="10.583333333333cm" svg:height="7.9375cm"><draw:image xlink:href="Pictures/bfacc0cdb9194deb70bc5c5ca1292fc8.jpg" xlink:type="simple" xlink:show="embed" xlink:actuate="onLoad"/></draw:frame></text:p>
      <text:p text:style-name="Text_20_body"> - Manifestation 2024 d’Octobre Rose à Marennes-Hiers-Brouage : fabrication de boucles d’oreilles à l’imprimante 3D.</text:p>
      <text:p text:style-name="Horizontal_20_Line"/>
      <text:p text:style-name="Text_20_body"><draw:frame draw:style-name="mediacenter" draw:name="1" text:anchor-type="paragraph" draw:z-index="1" svg:width="10.583333333333cm" svg:height="7.9375cm"><draw:image xlink:href="Pictures/72e54fad69dab31333ac6079e9fa0a80.jpg" xlink:type="simple" xlink:show="embed" xlink:actuate="onLoad"/></draw:frame></text:p>
      <text:p text:style-name="Text_20_body"> - Le stand commun d’ACN3D et des Bricolos des Marais était présent à la manifestation Octobre Rose 2024 à Marennes-Hiers-Brouage.
Les ventes réalisées lors de l’événement ont permis de collecter 235€.
Cette somme a été reversée à la Ligue contre le Cancer du sein.
Merci à tous pour votre participation et votre soutien !</text:p>
      <text:p text:style-name="Horizontal_20_Line"/>
      <text:p text:style-name="Text_20_body"><draw:frame draw:style-name="mediacenter" draw:name="2" text:anchor-type="paragraph" draw:z-index="2" svg:width="10.583333333333cm" svg:height="10.583333333333cm"><draw:image xlink:href="Pictures/c16ddfc4103d375476cc3a9e429ce044.jpg" xlink:type="simple" xlink:show="embed" xlink:actuate="onLoad"/></draw:frame></text:p>
      <text:p text:style-name="Text_20_body"> - Le club ACN3D a organisé une journée “Porte Ouverte”.
L’événement s’est déroulé en partenariat avec la ligue aéromodéliste de Nouvelle-Aquitaine.
Une belle occasion de faire découvrir nos activités et nos projets.</text:p>
      <text:p text:style-name="Text_20_body"><draw:frame draw:style-name="medialeft" draw:name="3" text:anchor-type="paragraph" draw:z-index="3" svg:width="10.583333333333cm" svg:height="13.096875cm"><draw:image xlink:href="Pictures/c086e84f16594f47b7a255f28b4afe35.jpg" xlink:type="simple" xlink:show="embed" xlink:actuate="onLoad"/></draw:frame></text:p>
      <text:p text:style-name="Text_20_body"> - L'ACN3D sera présent en tant qu'exposant à la Bourse Exposition de Modèles Réduits organisée par le Rail Club Océan à Marennes, le dimanche 25 mai 2025, de 9h00 à 17h00, au Centre d’Animation et de Loisirs (Rue Jean Moulin). Venez découvrir nos réalisations et échanger avec nous !</text:p>
      <text:p text:style-name="Horizontal_20_Line"/>
      <text:p text:style-name="Text_20_body"> - <text:a xlink:type="simple" xlink:href="/doku.php?id=start" text:style-name="Internet_20_link" text:visited-style-name="Visited_20_Internet_20_Link">Accueil</text:a></text:p>
      <text:p text:style-name="Text_20_body"> — <text:span text:style-name="Emphasis"><text:a xlink:type="simple" xlink:href="mailto:acn3d.info@gmail.com" text:style-name="Internet_20_link" text:visited-style-name="Visited_20_Internet_20_Link">Martial Krack</text:a> 2025/02/26 14:2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5:32</meta:creation-date>
    <dc:creator>Generated</dc:creator>
    <dc:date>2026-08-12T13::25:32</dc:date>
    <dc:language>en-US</dc:language>
    <meta:editing-cycles>1</meta:editing-cycles>
    <meta:editing-duration>PT0S</meta:editing-duration>
    <dc:title>animat</dc:title>
  </office:meta>
</office:document-meta>
</file>