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fbe38ec66e9286300ade8f450b26ef.jpg"/>
  <manifest:file-entry manifest:media-type="image/jpeg" manifest:full-path="Pictures/a554eafb0ac755f3c2ff80ebf8af2e62.jpg"/>
  <manifest:file-entry manifest:media-type="image/jpeg" manifest:full-path="Pictures/252c4f0e76a1adfb2ed4403daf7acffb.jpg"/>
  <manifest:file-entry manifest:media-type="image/jpeg" manifest:full-path="Pictures/47e9bf6dbf1e34f2f54704c1683bb073.jpg"/>
  <manifest:file-entry manifest:media-type="image/jpeg" manifest:full-path="Pictures/0b58e04eb9a9f5c1088b7dee7a76fb73.jpg"/>
  <manifest:file-entry manifest:media-type="image/jpeg" manifest:full-path="Pictures/9cbe7ed80fdb66741756f80d1ad42af0.jpg"/>
  <manifest:file-entry manifest:media-type="image/jpeg" manifest:full-path="Pictures/4c9eb28e9a64550ef0407eea5df0ebeb.jpg"/>
  <manifest:file-entry manifest:media-type="image/jpeg" manifest:full-path="Pictures/0a97d551bbcad97fc63e7fd7ef7aaf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"/><text:bookmark-start text:name="__RefHeading___quelques_realisations_laser_1"/><text:bookmark-start text:name="quelques_realisations_laser"/>Quelques réalisations laser<text:bookmark-end text:name="__RefHeading___quelques_realisations_laser_1"/><text:bookmark-end text:name="quelques_realisations_laser"/></text:h>
      <text:p text:style-name="Text_20_body"><draw:frame draw:style-name="mediacenter" draw:name="0" text:anchor-type="paragraph" draw:z-index="0" svg:width="10.583333333333cm" svg:height="9.2163375839846cm"><draw:image xlink:href="Pictures/5bfbe38ec66e9286300ade8f450b26ef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" text:anchor-type="paragraph" draw:z-index="1" svg:width="10.583333333333cm" svg:height="10.080625cm"><draw:image xlink:href="Pictures/a554eafb0ac755f3c2ff80ebf8af2e62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2" text:anchor-type="paragraph" draw:z-index="2" svg:width="10.583333333333cm" svg:height="11.813645833333cm"><draw:image xlink:href="Pictures/252c4f0e76a1adfb2ed4403daf7acffb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left" draw:name="3" text:anchor-type="paragraph" draw:z-index="3" svg:width="10.583333333333cm" svg:height="14.115520833333cm"><draw:image xlink:href="Pictures/47e9bf6dbf1e34f2f54704c1683bb073.jpg" xlink:type="simple" xlink:show="embed" xlink:actuate="onLoad"/></draw:frame> <draw:frame draw:style-name="mediaright" draw:name="4" text:anchor-type="paragraph" draw:z-index="4" svg:width="10.583333333333cm" svg:height="14.313958333333cm"><draw:image xlink:href="Pictures/0b58e04eb9a9f5c1088b7dee7a76fb73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left" draw:name="5" text:anchor-type="paragraph" draw:z-index="5" svg:width="10.583333333333cm" svg:height="16.8671875cm"><draw:image xlink:href="Pictures/9cbe7ed80fdb66741756f80d1ad42af0.jpg" xlink:type="simple" xlink:show="embed" xlink:actuate="onLoad"/></draw:frame><draw:frame draw:style-name="mediaright" draw:name="6" text:anchor-type="paragraph" draw:z-index="6" svg:width="10.583333333333cm" svg:height="15.941145833333cm"><draw:image xlink:href="Pictures/4c9eb28e9a64550ef0407eea5df0ebeb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7" text:anchor-type="paragraph" draw:z-index="7" svg:width="10.583333333333cm" svg:height="18.2959375cm"><draw:image xlink:href="Pictures/0a97d551bbcad97fc63e7fd7ef7aaf26.jpg" xlink:type="simple" xlink:show="embed" xlink:actuate="onLoad"/></draw:frame></text:p>
      <text:p text:style-name="Text_20_body"> - </text:p>
      <text:p text:style-name="Horizontal_20_Line"/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  <text:p text:style-name="Text_20_body">  — <text:span text:style-name="Emphasis"><text:a xlink:type="simple" xlink:href="mailto:acn3d.info@gmail.com" text:style-name="Internet_20_link" text:visited-style-name="Visited_20_Internet_20_Link">Martial Krack</text:a> 2025/10/07 14:4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2:43</meta:creation-date>
    <dc:creator>Generated</dc:creator>
    <dc:date>2026-08-12T13::22:43</dc:date>
    <dc:language>en-US</dc:language>
    <meta:editing-cycles>1</meta:editing-cycles>
    <meta:editing-duration>PT0S</meta:editing-duration>
    <dc:title>laser</dc:title>
  </office:meta>
</office:document-meta>
</file>