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giciel"/><text:bookmark-start text:name="__RefHeading___logiciels_gratuits_1"/><text:bookmark-start text:name="logiciels_gratuits"/>Logiciels gratuits :<text:bookmark-end text:name="__RefHeading___logiciels_gratuits_1"/><text:bookmark-end text:name="logiciels_gratuits"/></text:h>
      <text:p text:style-name="Text_20_body"> - <text:span text:style-name="Strong_20_Emphasis">Fusion 360</text:span> (Logiciel dessin 3D)</text:p>
      <text:p text:style-name="Text_20_body"> - <text:span text:style-name="Strong_20_Emphasis">Galaad</text:span> (Logiciel fraisage)</text:p>
      <text:p text:style-name="Text_20_body"> - <text:span text:style-name="Strong_20_Emphasis">Cura</text:span> (slicer, en français : <text:span text:style-name="Emphasis">trancheur</text:span>)</text:p>
      <text:p text:style-name="Horizontal_20_Line"/>
      <text:p text:style-name="Text_20_body"> - <text:a xlink:type="simple" xlink:href="/doku.php?id=start" text:style-name="Internet_20_link" text:visited-style-name="Visited_20_Internet_20_Link">Début</text:a>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9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5:26</meta:creation-date>
    <dc:creator>Generated</dc:creator>
    <dc:date>2026-08-12T13::25:26</dc:date>
    <dc:language>en-US</dc:language>
    <meta:editing-cycles>1</meta:editing-cycles>
    <meta:editing-duration>PT0S</meta:editing-duration>
    <dc:title>logiciel</dc:title>
  </office:meta>
</office:document-meta>
</file>