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1a924b089dad3841f7f48a7c09dbacd.jpg"/>
  <manifest:file-entry manifest:media-type="image/jpeg" manifest:full-path="Pictures/abb39a60eedf38f61f8ddf72b2174867.jpg"/>
  <manifest:file-entry manifest:media-type="image/jpeg" manifest:full-path="Pictures/fdbd158f645eeb3e272fa816ef47d031.jpg"/>
  <manifest:file-entry manifest:media-type="image/jpeg" manifest:full-path="Pictures/9c3aa18c15d447eebe86924f27f0b49a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ateriel"/><text:bookmark-start text:name="__RefHeading___le_materiel_1"/><text:bookmark-start text:name="le_materiel"/>Le matériel :<text:bookmark-end text:name="__RefHeading___le_materiel_1"/><text:bookmark-end text:name="le_materiel"/></text:h>
      <text:p text:style-name="Text_20_body"><draw:frame draw:style-name="medialeft" draw:name="Créality Ender 5 Plus Legend" text:anchor-type="paragraph" draw:z-index="0" svg:width="10.583333333333cm"><draw:text-box><text:p text:style-name="legendcenter"><draw:frame draw:style-name="medialeft" draw:name="Créality Ender 5 Plus" text:anchor-type="paragraph" draw:z-index="0" svg:width="10.583333333333cm" svg:height="11.985625cm"><draw:image xlink:href="Pictures/a1a924b089dad3841f7f48a7c09dbacd.jpg" xlink:type="simple" xlink:show="embed" xlink:actuate="onLoad"/></draw:frame>Créality Ender 5 Plus</text:p></draw:text-box></draw:frame> <text:a xlink:type="simple" xlink:href="/lib/exe/fetch.php?media=vid_3647.mp4" text:style-name="Internet_20_link" text:visited-style-name="Visited_20_Internet_20_Link">vid_3647.mp4</text:a></text:p>
      <text:p text:style-name="Text_20_body"> - <text:span text:style-name="Strong_20_Emphasis">Créality Ender 5 Plus</text:span></text:p>
      <text:p text:style-name="Horizontal_20_Line"/>
      <text:p text:style-name="Text_20_body"><draw:frame draw:style-name="mediacenter" draw:name="Tévo Tornado Legend" text:anchor-type="paragraph" draw:z-index="0" svg:width="10.583333333333cm"><draw:text-box><text:p text:style-name="legendcenter"><draw:frame draw:style-name="mediacenter" draw:name="Tévo Tornado" text:anchor-type="paragraph" draw:z-index="1" svg:width="10.583333333333cm" svg:height="14.111111111111cm"><draw:image xlink:href="Pictures/abb39a60eedf38f61f8ddf72b2174867.jpg" xlink:type="simple" xlink:show="embed" xlink:actuate="onLoad"/></draw:frame>Tévo Tornado</text:p></draw:text-box></draw:frame></text:p>
      <text:p text:style-name="Text_20_body"> - <text:span text:style-name="Strong_20_Emphasis">Tévo Tornado</text:span></text:p>
      <text:p text:style-name="Text_20_body"><draw:frame draw:style-name="mediacenter" draw:name="Fraiseuse a commande numérique  Legend" text:anchor-type="paragraph" draw:z-index="0" svg:width="10.583333333333cm"><draw:text-box><text:p text:style-name="legendcenter"><draw:frame draw:style-name="mediacenter" draw:name="Fraiseuse a commande numérique " text:anchor-type="paragraph" draw:z-index="2" svg:width="10.583333333333cm" svg:height="10.689166666667cm"><draw:image xlink:href="Pictures/fdbd158f645eeb3e272fa816ef47d031.jpg" xlink:type="simple" xlink:show="embed" xlink:actuate="onLoad"/></draw:frame>Fraiseuse a commande numérique </text:p></draw:text-box></draw:frame></text:p>
      <text:p text:style-name="Text_20_body"> - <text:span text:style-name="Strong_20_Emphasis">Fraiseuse</text:span> a commande numérique </text:p>
      <text:p text:style-name="Text_20_body"><draw:frame draw:style-name="mediacenter" draw:name="3" text:anchor-type="paragraph" draw:z-index="3" svg:width="10.583333333333cm" svg:height="7.9350203061543cm"><draw:image xlink:href="Pictures/9c3aa18c15d447eebe86924f27f0b49a.jpg" xlink:type="simple" xlink:show="embed" xlink:actuate="onLoad"/></draw:frame></text:p>
      <text:p text:style-name="Text_20_body"> - <text:span text:style-name="Strong_20_Emphasis">CAMÉO 4</text:span> Traceur de découpe Silhouette CAMÉO 4</text:p>
      <text:p text:style-name="Text_20_body"> - Découpe de vinyle avec possibilité d’appliquer un film de transfert
pour les lettrages.</text:p>
      <text:p text:style-name="Horizontal_20_Line"/>
      <text:p text:style-name="Text_20_body"> - <text:a xlink:type="simple" xlink:href="/doku.php?id=start" text:style-name="Internet_20_link" text:visited-style-name="Visited_20_Internet_20_Link">Accueil</text:a></text:p>
      <text:list text:style-name="Numbering_20_1" text:continue-numbering="false">
        <text:list-item>
          <text:p text:style-name="LastListParagraph_Numbering_20_1_Content_First">– <text:span text:style-name="Emphasis"><text:a xlink:type="simple" xlink:href="mailto:acn3d.info@gmail.com" text:style-name="Internet_20_link" text:visited-style-name="Visited_20_Internet_20_Link">Martial Krack</text:a> 2025/02/12 13:59</text:span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2T13::26:02</meta:creation-date>
    <dc:creator>Generated</dc:creator>
    <dc:date>2026-08-12T13::26:02</dc:date>
    <dc:language>en-US</dc:language>
    <meta:editing-cycles>1</meta:editing-cycles>
    <meta:editing-duration>PT0S</meta:editing-duration>
    <dc:title>materiel</dc:title>
  </office:meta>
</office:document-meta>
</file>