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0233ce444f4e2d110fc2cc4c3e4b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esident"/><text:bookmark-start text:name="__RefHeading___le_president_1"/><text:bookmark-start text:name="le_president"/>Le Président<text:bookmark-end text:name="__RefHeading___le_president_1"/><text:bookmark-end text:name="le_president"/></text:h>
      <text:p text:style-name="Text_20_body"><draw:frame draw:style-name="mediacenter" draw:name="Martial Krack Legend" text:anchor-type="paragraph" draw:z-index="0" svg:width="5.2916666666667cm" style:rel-width="100%"><draw:text-box><text:p text:style-name="legendcenter"><draw:frame draw:style-name="mediacenter" draw:name="Martial Krack" text:anchor-type="paragraph" draw:z-index="0" svg:width="5.2916666666667cm" style:rel-width="100%" svg:height="7.0555555555556cm" style:rel-height="scale"><draw:image xlink:href="Pictures/fc0233ce444f4e2d110fc2cc4c3e4bf8.jpg" xlink:type="simple" xlink:show="embed" xlink:actuate="onLoad"/></draw:frame>Martial Krack</text:p></draw:text-box></draw:frame></text:p>
      <text:p text:style-name="Text_20_body"> - Passionné d’aéromodélisme et bricoleur acharné, j’ai découvert le monde de la conception et fabrication assistées par ordinateur depuis une vingtaine d’année.</text:p>
      <text:p text:style-name="Text_20_body"> - j’ai commencé par le fil chaud pour la fabrication des ailes de planeurs et avions.</text:p>
      <text:p text:style-name="Text_20_body"> - Je suis passé progressivement à la DAO puis CAO, puis, ayant l’envie naissante de partager mes maigres connaissances, j’ai créé l’association ACN3D avec quelques amis passionnés.</text:p>
      <text:p text:style-name="Text_20_body"> - Aujourd’hui nous disposons de deux imprimantes 3D, d’une table de découpe fil chaud, d’une CNC et d'un ploter Caméo 4.</text:p>
      <text:p text:style-name="Text_20_body"> - Nos projets : agrandir le parc machines avec une imprimante 3D quatre couleurs, une table laser.</text:p>
      <text:p text:style-name="Horizontal_20_Line"/>
      <text:p text:style-name="Text_20_body"> - <text:a xlink:type="simple" xlink:href="/doku.php?id=start" text:style-name="Internet_20_link" text:visited-style-name="Visited_20_Internet_20_Link">Début</text:a></text:p>
      <text:p text:style-name="Text_20_body"> — <text:span text:style-name="Emphasis"><text:a xlink:type="simple" xlink:href="mailto:krackmartial509@gmail.com" text:style-name="Internet_20_link" text:visited-style-name="Visited_20_Internet_20_Link">Martial Krack</text:a> 2025/02/11 16:57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5::04:48</meta:creation-date>
    <dc:creator>Generated</dc:creator>
    <dc:date>2026-08-12T15::04:48</dc:date>
    <dc:language>en-US</dc:language>
    <meta:editing-cycles>1</meta:editing-cycles>
    <meta:editing-duration>PT0S</meta:editing-duration>
    <dc:title>president</dc:title>
  </office:meta>
</office:document-meta>
</file>