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8065ef6569068cdb9bb07118493976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l_equipe_de_acn3d_1"/><text:bookmark-start text:name="l_equipe_de_acn3d"/>L’équipe de ACN3D<text:bookmark-end text:name="__RefHeading___l_equipe_de_acn3d_1"/><text:bookmark-end text:name="l_equipe_de_acn3d"/></text:h>
      <text:p text:style-name="Text_20_body"> - Atelier Conception Numérique 3D (ACN3D), basé à  Marennes-Hiers-Brouage (17320)</text:p>
      <text:p text:style-name="Text_20_body"><draw:frame draw:style-name="medialeft" draw:name="0" text:anchor-type="paragraph" draw:z-index="0" svg:width="10.583333333333cm" svg:height="7.9375cm"><draw:image xlink:href="Pictures/d8065ef6569068cdb9bb07118493976b.jpg" xlink:type="simple" xlink:show="embed" xlink:actuate="onLoad"/></draw:frame></text:p>
      <text:p text:style-name="Text_20_body"> - <text:span text:style-name="Strong_20_Emphasis">L'équipe de ACN3D vous souhaite la bienvenue.</text:span></text:p>
      <text:p text:style-name="Text_20_body"> - L'association a pour objectif de faciliter et promouvoir le dessin par logiciels et la réalisation par des machines à commandes numériques de différents objets, pièces détachés…</text:p>
      <text:p text:style-name="Text_20_body"> - Elle pourra encourager la pratique de ces activités par l'organisation de manifestations et de démonstrations sous toutes ses formes et pour tous les publics (aéromodélisme, autres associations, particuliers, collectivité,…).</text:p>
      <text:p text:style-name="Text_20_body"> - Pour pouvoir participer, il faut être membre de l'association en réglant sa cotisation annuelle de 15€. Chaque membre peut avoir accès aux parcs machines moyennant une petite contribution pour les consommables.</text:p>
      <text:p text:style-name="Horizontal_20_Line"/>
      <text:p text:style-name="Text_20_body"> - <text:a xlink:type="simple" xlink:href="/doku.php?id=local" text:style-name="Internet_20_link" text:visited-style-name="Visited_20_Internet_20_Link">Local</text:a> - <text:a xlink:type="simple" xlink:href="/doku.php?id=president" text:style-name="Internet_20_link" text:visited-style-name="Visited_20_Internet_20_Link">Président</text:a> - <text:a xlink:type="simple" xlink:href="/doku.php?id=bureau" text:style-name="Internet_20_link" text:visited-style-name="Visited_20_Internet_20_Link">Bureau</text:a> - <text:a xlink:type="simple" xlink:href="/doku.php?id=adherents" text:style-name="Internet_20_link" text:visited-style-name="Visited_20_Internet_20_Link">Adhérents</text:a> - <text:a xlink:type="simple" xlink:href="/doku.php?id=logiciel" text:style-name="Internet_20_link" text:visited-style-name="Visited_20_Internet_20_Link">Logiciels</text:a> - <text:a xlink:type="simple" xlink:href="/doku.php?id=materiel" text:style-name="Internet_20_link" text:visited-style-name="Visited_20_Internet_20_Link">Matériels</text:a> - <text:a xlink:type="simple" xlink:href="/doku.php?id=pieces1" text:style-name="Internet_20_link" text:visited-style-name="Visited_20_Internet_20_Link">Pièces1</text:a> - <text:a xlink:type="simple" xlink:href="/doku.php?id=animat" text:style-name="Internet_20_link" text:visited-style-name="Visited_20_Internet_20_Link">Animation</text:a> - <text:a xlink:type="simple" xlink:href="/doku.php?id=realisation" text:style-name="Internet_20_link" text:visited-style-name="Visited_20_Internet_20_Link">Réalisation</text:a></text:p>
      <text:p text:style-name="Horizontal_20_Line"/>
      <text:p text:style-name="Text_20_body">Visite aujourd'hui :  / Hier : 
Jusqu'a  maintenant : </text:p>
      <text:list text:style-name="Numbering_20_1" text:continue-numbering="false">
        <text:list-item>
          <text:p text:style-name="LastListParagraph_Numbering_20_1_Content_First">– <text:span text:style-name="Emphasis"><text:a xlink:type="simple" xlink:href="mailto:acn3d.info@gmail.com" text:style-name="Internet_20_link" text:visited-style-name="Visited_20_Internet_20_Link">Martial Krack</text:a> 2025/02/12 13:55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2::45:54</meta:creation-date>
    <dc:creator>Generated</dc:creator>
    <dc:date>2026-08-12T12::45:54</dc:date>
    <dc:language>en-US</dc:language>
    <meta:editing-cycles>1</meta:editing-cycles>
    <meta:editing-duration>PT0S</meta:editing-duration>
    <dc:title>start</dc:title>
  </office:meta>
</office:document-meta>
</file>